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tab/><text:tab/><text:tab/><text:tab/><text:tab/>Claude Simon</text:p>
      <text:p text:style-name="Standard"><text:tab/><text:tab/><text:tab/><text:tab/><text:tab/>71 Tonjes Road</text:p>
      <text:p text:style-name="Standard"><text:tab/><text:tab/><text:tab/><text:tab/><text:tab/>Callicoon, NY 12723</text:p>
      <text:p text:style-name="Standard"/>
      <text:p text:style-name="Standard">Harbor Watch Realy, LLC</text:p>
      <text:p text:style-name="Standard">18-08 221 St.</text:p>
      <text:p text:style-name="Standard">Flushing, NY <text:s/>11364</text:p>
      <text:p text:style-name="Standard"/>
      <text:p text:style-name="Standard">Alex Demetriades</text:p>
      <text:p text:style-name="Standard">51 Atlantic Avenue 207</text:p>
      <text:p text:style-name="Standard">Floral Park, NY <text:s/>11001</text:p>
      <text:p text:style-name="Standard"/>
      <text:p text:style-name="Standard">To Whom It May Concern:</text:p>
      <text:p text:style-name="Standard"/>
      <text:p text:style-name="Standard">By way of introduction, I live in the Beechwoods outside of Jeffersonville and I'm in the textile business for over 40 years. My company name is Veratex, Inc.</text:p>
      <text:p text:style-name="Standard"/>
      <text:p text:style-name="Standard">I'm putting together a small winding facility and I see that your property on 17B (the former Campanelli property) is vacant and in disrepair.</text:p>
      <text:p text:style-name="Standard"/>
      <text:p text:style-name="Standard">With some fixes and repairs, the building and location may work for my new operation.</text:p>
      <text:p text:style-name="Standard"/>
      <text:p text:style-name="Standard">Are you interested in leasing the property and/or selling the property?</text:p>
      <text:p text:style-name="Standard"/>
      <text:p text:style-name="Standard">Please contact me:</text:p>
      <text:p text:style-name="Standard"/>
      <text:p text:style-name="Standard">912-441 0062</text:p>
      <text:p text:style-name="Standard">csimon@fairlane.biz</text:p>
      <text:p text:style-name="Standard"/>
      <text:p text:style-name="Standard"/>
      <text:p text:style-name="Standard">Regards,</text:p>
      <text:p text:style-name="Standard"/>
      <text:p text:style-name="Standard">Claude Simon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Claude Simon</meta:initial-creator>
    <meta:creation-date>2026-07-09T09:41:48.44</meta:creation-date>
    <meta:document-statistic meta:table-count="0" meta:image-count="0" meta:object-count="0" meta:page-count="1" meta:paragraph-count="19" meta:word-count="120" meta:character-count="723"/>
    <dc:date>2026-07-09T09:50:20.39</dc:date>
    <dc:creator>Claude Simon</dc:creator>
    <meta:editing-duration>PT8M46S</meta:editing-duration>
    <meta:editing-cycles>1</meta:editing-cycles>
    <meta:generator>OpenOffice/4.1.6$Win32 OpenOffice.org_project/416m1$Build-9790</meta:generator>
  </office:meta>
</office:document-meta>
</file>