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61in"/>
    </style:style>
    <style:style style:name="co2" style:family="table-column">
      <style:table-column-properties fo:break-before="auto" style:column-width="2.3154in"/>
    </style:style>
    <style:style style:name="co3" style:family="table-column">
      <style:table-column-properties fo:break-before="auto" style:column-width="1.6535in"/>
    </style:style>
    <style:style style:name="co4" style:family="table-column">
      <style:table-column-properties fo:break-before="auto" style:column-width="1.9839in"/>
    </style:style>
    <style:style style:name="co5" style:family="table-column">
      <style:table-column-properties fo:break-before="auto" style:column-width="2.2484in"/>
    </style:style>
    <style:style style:name="co6" style:family="table-column">
      <style:table-column-properties fo:break-before="auto" style:column-width="1.3228in"/>
    </style:style>
    <style:style style:name="co7" style:family="table-column">
      <style:table-column-properties fo:break-before="auto" style:column-width="0.8819in"/>
    </style:style>
    <style:style style:name="co8" style:family="table-column">
      <style:table-column-properties fo:break-before="auto" style:column-width="2.2047in"/>
    </style:style>
    <style:style style:name="co9" style:family="table-column">
      <style:table-column-properties fo:break-before="auto" style:column-width="0.7055in"/>
    </style:style>
    <style:style style:name="ro1" style:family="table-row">
      <style:table-row-properties style:row-height="0.2189in" fo:break-before="auto" style:use-optimal-row-height="false"/>
    </style:style>
    <style:style style:name="ro2" style:family="table-row">
      <style:table-row-properties style:row-height="0.2083in" fo:break-before="auto" style:use-optimal-row-height="false"/>
    </style:style>
    <style:style style:name="ro3" style:family="table-row">
      <style:table-row-properties style:row-height="0.1783in" fo:break-before="auto" style:use-optimal-row-height="true"/>
    </style:style>
    <style:style style:name="ro4" style:family="table-row">
      <style:table-row-properties style:row-height="0.1783in" fo:break-before="page" style:use-optimal-row-height="true"/>
    </style:style>
    <style:style style:name="ta1" style:family="table" style:master-page-name="PageStyle_5f_Report1">
      <style:table-properties table:display="true" style:writing-mode="lr-tb"/>
    </style:style>
    <number:number-style style:name="N4">
      <number:number number:decimal-places="2" number:min-integer-digits="1" number:grouping="true"/>
    </number:number-style>
    <style:style style:name="ce1" style:family="table-cell" style:parent-style-name="Normal">
      <style:table-cell-properties fo:border-bottom="0.0138in solid #000000" fo:background-color="#d3d3d3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2" style:family="table-cell" style:parent-style-name="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3" style:family="table-cell" style:parent-style-name="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4" style:family="table-cell" style:parent-style-name="Normal">
      <style:table-cell-properties fo:border-bottom="0.0138in solid #000000" fo:background-color="#d3d3d3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end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5" style:family="table-cell" style:parent-style-name="Normal" style:data-style-name="N4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6" style:family="table-cell" style:parent-style-name="Normal" style:data-style-name="N4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7" style:family="table-cell" style:parent-style-name="Normal" style:data-style-name="N812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8" style:family="table-cell" style:parent-style-name="Normal" style:data-style-name="N8120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9" style:family="table-cell" style:parent-style-name="Normal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in" style:writing-mode="pag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Report1" table:style-name="ta1" table:print="false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6" table:default-cell-style-name="ce3"/>
        <table:table-column table:style-name="co1" table:default-cell-style-name="ce3"/>
        <table:table-column table:style-name="co1" table:default-cell-style-name="ce6"/>
        <table:table-column table:style-name="co7" table:default-cell-style-name="ce3"/>
        <table:table-column table:style-name="co3" table:default-cell-style-name="ce3"/>
        <table:table-column table:style-name="co7" table:default-cell-style-name="ce8"/>
        <table:table-column table:style-name="co8" table:default-cell-style-name="ce3"/>
        <table:table-column table:style-name="co9" table:number-columns-repeated="1010" table:default-cell-style-name="Default"/>
        <table:table-header-rows>
          <table:table-row table:style-name="ro1">
            <table:table-cell table:style-name="ce1" office:value-type="string">
              <text:p>Select</text:p>
            </table:table-cell>
            <table:table-cell table:style-name="ce1" office:value-type="string">
              <text:p>Current Step</text:p>
            </table:table-cell>
            <table:table-cell table:style-name="ce1" office:value-type="string">
              <text:p>Invoice Register</text:p>
            </table:table-cell>
            <table:table-cell table:style-name="ce1" office:value-type="string">
              <text:p>Prev. Step Notes</text:p>
            </table:table-cell>
            <table:table-cell table:style-name="ce1" office:value-type="string">
              <text:p>Next Steps</text:p>
            </table:table-cell>
            <table:table-cell table:style-name="ce1" office:value-type="string">
              <text:p>Approval Notes</text:p>
            </table:table-cell>
            <table:table-cell table:style-name="ce1" office:value-type="string">
              <text:p>Payee</text:p>
            </table:table-cell>
            <table:table-cell table:style-name="ce1" office:value-type="string">
              <text:p>Prop. Desc</text:p>
            </table:table-cell>
            <table:table-cell table:style-name="ce1" office:value-type="string">
              <text:p>Invoice Number</text:p>
            </table:table-cell>
            <table:table-cell table:style-name="ce4" office:value-type="string">
              <text:p>Amount</text:p>
            </table:table-cell>
            <table:table-cell table:style-name="ce1" office:value-type="string">
              <text:p>Cash Acct</text:p>
            </table:table-cell>
            <table:table-cell table:style-name="ce1" office:value-type="string">
              <text:p>Cash Acct Desc.</text:p>
            </table:table-cell>
            <table:table-cell table:style-name="ce1" office:value-type="string">
              <text:p>Due Date</text:p>
            </table:table-cell>
            <table:table-cell table:style-name="ce1" office:value-type="string">
              <text:p>Notes</text:p>
            </table:table-cell>
            <table:table-cell table:style-name="ce9" table:number-columns-repeated="1010"/>
          </table:table-row>
        </table:table-header-rows>
        <table:table-row table:style-name="ro2">
          <table:table-cell table:style-name="ce2" office:value-type="string">
            <text:p>No</text:p>
          </table:table-cell>
          <table:table-cell table:style-name="ce2" office:value-type="string">
            <text:p>Invoice Approva-Property Manager Review</text:p>
          </table:table-cell>
          <table:table-cell table:style-name="ce2" office:value-type="string">
            <text:p>185166</text:p>
          </table:table-cell>
          <table:table-cell table:style-name="ce2" table:number-columns-repeated="3"/>
          <table:table-cell table:style-name="ce2" office:value-type="string">
            <text:p>Rael Maintenance Corporation</text:p>
          </table:table-cell>
          <table:table-cell table:style-name="ce2" office:value-type="string">
            <text:p>534 West 42nd Street Condo Association</text:p>
          </table:table-cell>
          <table:table-cell table:style-name="ce2" office:value-type="string">
            <text:p>37811</text:p>
          </table:table-cell>
          <table:table-cell table:style-name="ce5" office:value-type="float" office:value="1333.72">
            <text:p>1,333.72</text:p>
          </table:table-cell>
          <table:table-cell table:style-name="ce2" office:value-type="string">
            <text:p>11100000</text:p>
          </table:table-cell>
          <table:table-cell table:style-name="ce2" office:value-type="string">
            <text:p>Operating Cash 1</text:p>
          </table:table-cell>
          <table:table-cell table:style-name="ce7" office:value-type="date" office:date-value="2025-09-30">
            <text:p>9/30/2025</text:p>
          </table:table-cell>
          <table:table-cell table:style-name="ce2" office:value-type="string">
            <text:p>Inv# 37811</text:p>
            <text:p>Quarterly invoice from 9/2025 - 11/2025Inv# 37811</text:p>
            <text:p>Quarterly invoice from 9/2025 - 11/2025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85165</text:p>
          </table:table-cell>
          <table:table-cell table:number-columns-repeated="3"/>
          <table:table-cell office:value-type="string">
            <text:p>Rael Maintenance Corporation</text:p>
          </table:table-cell>
          <table:table-cell office:value-type="string">
            <text:p>534 West 42nd Street Condo Association</text:p>
          </table:table-cell>
          <table:table-cell office:value-type="string">
            <text:p>35944</text:p>
          </table:table-cell>
          <table:table-cell office:value-type="float" office:value="1333.72">
            <text:p>1,333.72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5-06-30">
            <text:p>6/30/2025</text:p>
          </table:table-cell>
          <table:table-cell office:value-type="string">
            <text:p>Inv #35944</text:p>
            <text:p>Quarterly invoiceInv #35944</text:p>
            <text:p>Quarterly invoice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87808</text:p>
          </table:table-cell>
          <table:table-cell table:number-columns-repeated="3"/>
          <table:table-cell office:value-type="string">
            <text:p>Future Communications Corp</text:p>
          </table:table-cell>
          <table:table-cell office:value-type="string">
            <text:p>534 West 42nd Street Condo Association</text:p>
          </table:table-cell>
          <table:table-cell office:value-type="string">
            <text:p>25701</text:p>
          </table:table-cell>
          <table:table-cell office:value-type="float" office:value="2023.44">
            <text:p>2,023.44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3-09">
            <text:p>3/9/2026</text:p>
          </table:table-cell>
          <table:table-cell office:value-type="string">
            <text:p>Inv# 25701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87882</text:p>
          </table:table-cell>
          <table:table-cell table:number-columns-repeated="3"/>
          <table:table-cell office:value-type="string">
            <text:p>Vda, Inc.</text:p>
          </table:table-cell>
          <table:table-cell office:value-type="string">
            <text:p>534 West 42nd Street Condo Association</text:p>
          </table:table-cell>
          <table:table-cell office:value-type="string">
            <text:p>00361395</text:p>
          </table:table-cell>
          <table:table-cell office:value-type="float" office:value="400">
            <text:p>400.00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3-11">
            <text:p>3/11/2026</text:p>
          </table:table-cell>
          <table:table-cell office:value-type="string">
            <text:p>Inv #00361395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89139</text:p>
          </table:table-cell>
          <table:table-cell table:number-columns-repeated="3"/>
          <table:table-cell office:value-type="string">
            <text:p>D&amp;D Elevator</text:p>
          </table:table-cell>
          <table:table-cell office:value-type="string">
            <text:p>534 West 42nd Street Condo Association</text:p>
          </table:table-cell>
          <table:table-cell office:value-type="string">
            <text:p>INV-496120-F7R1</text:p>
          </table:table-cell>
          <table:table-cell office:value-type="float" office:value="394.16">
            <text:p>394.16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3-31">
            <text:p>3/31/2026</text:p>
          </table:table-cell>
          <table:table-cell office:value-type="string">
            <text:p>Inv #INV-496120-F7R1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89604</text:p>
          </table:table-cell>
          <table:table-cell table:number-columns-repeated="3"/>
          <table:table-cell office:value-type="string">
            <text:p>Rael Maintenance Corporation</text:p>
          </table:table-cell>
          <table:table-cell office:value-type="string">
            <text:p>534 West 42nd Street Condo Association</text:p>
          </table:table-cell>
          <table:table-cell office:value-type="string">
            <text:p>42135</text:p>
          </table:table-cell>
          <table:table-cell office:value-type="float" office:value="1333.72">
            <text:p>1,333.72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4-02">
            <text:p>4/2/2026</text:p>
          </table:table-cell>
          <table:table-cell office:value-type="string">
            <text:p>Inv #42135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90115</text:p>
          </table:table-cell>
          <table:table-cell table:number-columns-repeated="3"/>
          <table:table-cell office:value-type="string">
            <text:p>AFA PROTECTIVE SYSTEMS,INC.</text:p>
          </table:table-cell>
          <table:table-cell office:value-type="string">
            <text:p>534 West 42nd Street Condo Association</text:p>
          </table:table-cell>
          <table:table-cell office:value-type="string">
            <text:p>3766697</text:p>
          </table:table-cell>
          <table:table-cell office:value-type="float" office:value="6319.15">
            <text:p>6,319.15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3-31">
            <text:p>3/31/2026</text:p>
          </table:table-cell>
          <table:table-cell office:value-type="string">
            <text:p>Inv# 3766697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91636</text:p>
          </table:table-cell>
          <table:table-cell table:number-columns-repeated="3"/>
          <table:table-cell office:value-type="string">
            <text:p>D&amp;D Elevator</text:p>
          </table:table-cell>
          <table:table-cell office:value-type="string">
            <text:p>534 West 42nd Street Condo Association</text:p>
          </table:table-cell>
          <table:table-cell office:value-type="string">
            <text:p>INV-522639-M1Q4</text:p>
          </table:table-cell>
          <table:table-cell office:value-type="float" office:value="949.67">
            <text:p>949.67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4-23">
            <text:p>4/23/2026</text:p>
          </table:table-cell>
          <table:table-cell office:value-type="string">
            <text:p>Inv #INV-522639-M1Q4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91990</text:p>
          </table:table-cell>
          <table:table-cell table:number-columns-repeated="3"/>
          <table:table-cell office:value-type="string">
            <text:p>D&amp;D Elevator</text:p>
          </table:table-cell>
          <table:table-cell office:value-type="string">
            <text:p>534 West 42nd Street Condo Association</text:p>
          </table:table-cell>
          <table:table-cell office:value-type="string">
            <text:p>INV-520058-G1V7</text:p>
          </table:table-cell>
          <table:table-cell office:value-type="float" office:value="394.16">
            <text:p>394.16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5-01">
            <text:p>5/1/2026</text:p>
          </table:table-cell>
          <table:table-cell office:value-type="string">
            <text:p>Inv #INV-520058-G1V7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93796</text:p>
          </table:table-cell>
          <table:table-cell table:number-columns-repeated="3"/>
          <table:table-cell office:value-type="string">
            <text:p>D&amp;D Elevator</text:p>
          </table:table-cell>
          <table:table-cell office:value-type="string">
            <text:p>534 West 42nd Street Condo Association</text:p>
          </table:table-cell>
          <table:table-cell office:value-type="string">
            <text:p>INV-541356-V8W2</text:p>
          </table:table-cell>
          <table:table-cell office:value-type="float" office:value="623.04">
            <text:p>623.04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4-30">
            <text:p>4/30/2026</text:p>
          </table:table-cell>
          <table:table-cell office:value-type="string">
            <text:p>Inv #INV-541356-V8W2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94287</text:p>
          </table:table-cell>
          <table:table-cell table:number-columns-repeated="3"/>
          <table:table-cell office:value-type="string">
            <text:p>D&amp;D Elevator</text:p>
          </table:table-cell>
          <table:table-cell office:value-type="string">
            <text:p>534 West 42nd Street Condo Association</text:p>
          </table:table-cell>
          <table:table-cell office:value-type="string">
            <text:p>INV-538531-L3G3</text:p>
          </table:table-cell>
          <table:table-cell office:value-type="float" office:value="394.16">
            <text:p>394.16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5-31">
            <text:p>5/31/2026</text:p>
          </table:table-cell>
          <table:table-cell office:value-type="string">
            <text:p>Inv# INV-538531-L3G3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94496</text:p>
          </table:table-cell>
          <table:table-cell table:number-columns-repeated="3"/>
          <table:table-cell office:value-type="string">
            <text:p>KNS Building Restoration Inc</text:p>
          </table:table-cell>
          <table:table-cell office:value-type="string">
            <text:p>534 West 42nd Street Condo Association</text:p>
          </table:table-cell>
          <table:table-cell office:value-type="string">
            <text:p>Application# 8</text:p>
          </table:table-cell>
          <table:table-cell office:value-type="float" office:value="7103.72">
            <text:p>7,103.72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6-04">
            <text:p>6/4/2026</text:p>
          </table:table-cell>
          <table:table-cell office:value-type="string">
            <text:p>Application# 8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94787</text:p>
          </table:table-cell>
          <table:table-cell table:number-columns-repeated="3"/>
          <table:table-cell office:value-type="string">
            <text:p>D&amp;D Elevator</text:p>
          </table:table-cell>
          <table:table-cell office:value-type="string">
            <text:p>534 West 42nd Street Condo Association</text:p>
          </table:table-cell>
          <table:table-cell office:value-type="string">
            <text:p>INV-546699-F5C1</text:p>
          </table:table-cell>
          <table:table-cell office:value-type="float" office:value="959.79">
            <text:p>959.79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5-31">
            <text:p>5/31/2026</text:p>
          </table:table-cell>
          <table:table-cell office:value-type="string">
            <text:p>Inv# INV-546699-F5C1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95106</text:p>
          </table:table-cell>
          <table:table-cell table:number-columns-repeated="3"/>
          <table:table-cell office:value-type="string">
            <text:p>Municipal Building Consultants, Inc.</text:p>
          </table:table-cell>
          <table:table-cell office:value-type="string">
            <text:p>534 West 42nd Street Condo Association</text:p>
          </table:table-cell>
          <table:table-cell office:value-type="string">
            <text:p>142955</text:p>
          </table:table-cell>
          <table:table-cell office:value-type="float" office:value="1000">
            <text:p>1,000.00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5-31">
            <text:p>5/31/2026</text:p>
          </table:table-cell>
          <table:table-cell office:value-type="string">
            <text:p>Inv # 142955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94966</text:p>
          </table:table-cell>
          <table:table-cell table:number-columns-repeated="3"/>
          <table:table-cell office:value-type="string">
            <text:p>Future Communications Corp</text:p>
          </table:table-cell>
          <table:table-cell office:value-type="string">
            <text:p>534 West 42nd Street Condo Association</text:p>
          </table:table-cell>
          <table:table-cell office:value-type="string">
            <text:p>26331</text:p>
          </table:table-cell>
          <table:table-cell office:value-type="float" office:value="2023.44">
            <text:p>2,023.44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6-09">
            <text:p>6/9/2026</text:p>
          </table:table-cell>
          <table:table-cell office:value-type="string">
            <text:p>Inv #26331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95545</text:p>
          </table:table-cell>
          <table:table-cell table:number-columns-repeated="3"/>
          <table:table-cell office:value-type="string">
            <text:p>D&amp;D Elevator</text:p>
          </table:table-cell>
          <table:table-cell office:value-type="string">
            <text:p>534 West 42nd Street Condo Association</text:p>
          </table:table-cell>
          <table:table-cell office:value-type="string">
            <text:p>INV-547870-M4F8</text:p>
          </table:table-cell>
          <table:table-cell office:value-type="float" office:value="959.78">
            <text:p>959.78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6-14">
            <text:p>6/14/2026</text:p>
          </table:table-cell>
          <table:table-cell office:value-type="string">
            <text:p>Inv #INV-547870-M4F8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95930</text:p>
          </table:table-cell>
          <table:table-cell table:number-columns-repeated="3"/>
          <table:table-cell office:value-type="string">
            <text:p>Charles Henry Properties LLC</text:p>
          </table:table-cell>
          <table:table-cell office:value-type="string">
            <text:p>534 West 42nd Street Condo Association</text:p>
          </table:table-cell>
          <table:table-cell office:value-type="string">
            <text:p>20260527-1</text:p>
          </table:table-cell>
          <table:table-cell office:value-type="float" office:value="1020">
            <text:p>1,020.00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6-04">
            <text:p>6/4/2026</text:p>
          </table:table-cell>
          <table:table-cell office:value-type="string">
            <text:p>Inv# 20260527-1</text:p>
            <text:p>Expense Reimbursement Platform Lift NYCDOB Filing Fee Reimbursement Paid by Credit Card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95931</text:p>
          </table:table-cell>
          <table:table-cell table:number-columns-repeated="3"/>
          <table:table-cell office:value-type="string">
            <text:p>Charles Henry Properties LLC</text:p>
          </table:table-cell>
          <table:table-cell office:value-type="string">
            <text:p>534 West 42nd Street Condo Association</text:p>
          </table:table-cell>
          <table:table-cell office:value-type="string">
            <text:p>20260526-1</text:p>
          </table:table-cell>
          <table:table-cell office:value-type="float" office:value="425.73">
            <text:p>425.73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6-04">
            <text:p>6/4/2026</text:p>
          </table:table-cell>
          <table:table-cell office:value-type="string">
            <text:p>Inv #20260526-1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96291</text:p>
          </table:table-cell>
          <table:table-cell table:number-columns-repeated="3"/>
          <table:table-cell office:value-type="string">
            <text:p>Albert &amp; Whitney LLC</text:p>
          </table:table-cell>
          <table:table-cell office:value-type="string">
            <text:p>534 West 42nd Street Condo Association</text:p>
          </table:table-cell>
          <table:table-cell office:value-type="string">
            <text:p>2931</text:p>
          </table:table-cell>
          <table:table-cell office:value-type="float" office:value="4000">
            <text:p>4,000.00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6-01">
            <text:p>6/1/2026</text:p>
          </table:table-cell>
          <table:table-cell office:value-type="string">
            <text:p>Inv #2931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96239</text:p>
          </table:table-cell>
          <table:table-cell table:number-columns-repeated="3"/>
          <table:table-cell office:value-type="string">
            <text:p>Rael Maintenance Corporation</text:p>
          </table:table-cell>
          <table:table-cell office:value-type="string">
            <text:p>534 West 42nd Street Condo Association</text:p>
          </table:table-cell>
          <table:table-cell office:value-type="string">
            <text:p>44344</text:p>
          </table:table-cell>
          <table:table-cell office:value-type="float" office:value="1333.72">
            <text:p>1,333.72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7-01">
            <text:p>7/1/2026</text:p>
          </table:table-cell>
          <table:table-cell office:value-type="string">
            <text:p>Inv #44344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96245</text:p>
          </table:table-cell>
          <table:table-cell table:number-columns-repeated="3"/>
          <table:table-cell office:value-type="string">
            <text:p>D&amp;D Elevator</text:p>
          </table:table-cell>
          <table:table-cell office:value-type="string">
            <text:p>534 West 42nd Street Condo Association</text:p>
          </table:table-cell>
          <table:table-cell office:value-type="string">
            <text:p>INV-555856-Y3R5</text:p>
          </table:table-cell>
          <table:table-cell office:value-type="float" office:value="394.16">
            <text:p>394.16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7-01">
            <text:p>7/1/2026</text:p>
          </table:table-cell>
          <table:table-cell office:value-type="string">
            <text:p>Inv #INV-555856-Y3R5</text:p>
          </table:table-cell>
          <table:table-cell table:number-columns-repeated="1010"/>
        </table:table-row>
        <table:table-row table:style-name="ro2">
          <table:table-cell office:value-type="string">
            <text:p>No</text:p>
          </table:table-cell>
          <table:table-cell office:value-type="string">
            <text:p>Invoice Approva-Property Manager Review</text:p>
          </table:table-cell>
          <table:table-cell office:value-type="string">
            <text:p>196907</text:p>
          </table:table-cell>
          <table:table-cell table:number-columns-repeated="3"/>
          <table:table-cell office:value-type="string">
            <text:p>Ben Franklin HVAC Inc.</text:p>
          </table:table-cell>
          <table:table-cell office:value-type="string">
            <text:p>534 West 42nd Street Condo Association</text:p>
          </table:table-cell>
          <table:table-cell office:value-type="string">
            <text:p>8045</text:p>
          </table:table-cell>
          <table:table-cell office:value-type="float" office:value="1166">
            <text:p>1,166.00</text:p>
          </table:table-cell>
          <table:table-cell office:value-type="string">
            <text:p>11100000</text:p>
          </table:table-cell>
          <table:table-cell office:value-type="string">
            <text:p>Operating Cash 1</text:p>
          </table:table-cell>
          <table:table-cell office:value-type="date" office:date-value="2026-06-30">
            <text:p>6/30/2026</text:p>
          </table:table-cell>
          <table:table-cell office:value-type="string">
            <text:p>Inv# 8045</text:p>
            <text:p>Replacement of boiler expansion tank</text:p>
          </table:table-cell>
          <table:table-cell table:number-columns-repeated="1010"/>
        </table:table-row>
        <table:table-row table:style-name="ro3">
          <table:table-cell table:style-name="Default" table:number-columns-repeated="9"/>
          <table:table-cell table:style-name="Default" table:formula="of:=SUM([.J2:.J23])" office:value-type="float" office:value="35885.28">
            <text:p>35885.28</text:p>
          </table:table-cell>
          <table:table-cell table:style-name="Default" table:number-columns-repeated="4"/>
          <table:table-cell table:number-columns-repeated="1010"/>
        </table:table-row>
        <table:table-row table:style-name="ro3" table:number-rows-repeated="19">
          <table:table-cell table:style-name="Default" table:number-columns-repeated="14"/>
          <table:table-cell table:number-columns-repeated="1010"/>
        </table:table-row>
        <table:table-row table:style-name="ro4">
          <table:table-cell table:style-name="Default" table:number-columns-repeated="14"/>
          <table:table-cell table:number-columns-repeated="1010"/>
        </table:table-row>
        <table:named-expressions>
          <table:named-range table:name="_xlnm.Print_Titles" table:base-cell-address="$Report1.$A$1" table:cell-range-address="$Report1.$A$1:.$AMJ$1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en" number:country="US">
      <number:number number:min-integer-digits="1"/>
    </number:number-style>
    <number:percentage-style style:name="N8010" number:language="en" number:country="US">
      <number:number number:decimal-places="0" number:min-integer-digits="1"/>
      <number:text>%</number:text>
    </number:percentage-style>
    <number:number-style style:name="N8133P0" style:volatile="true" number:language="en" number:country="US">
      <number:text> </number:text>
      <number:number number:decimal-places="0" number:min-integer-digits="1" number:grouping="true"/>
      <number:text> </number:text>
    </number:number-style>
    <number:number-style style:name="N8133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8133P2" style:volatile="true" number:language="en" number:country="US">
      <number:text> - </number:text>
    </number:number-style>
    <number:text-style style:name="N8133" number:language="en" number:country="US">
      <number:text> </number:text>
      <number:text-content/>
      <number:text> </number:text>
      <style:map style:condition="value()&gt;0" style:apply-style-name="N8133P0"/>
      <style:map style:condition="value()&lt;0" style:apply-style-name="N8133P1"/>
      <style:map style:condition="value()=0" style:apply-style-name="N8133P2"/>
    </number:text-style>
    <number:currency-style style:name="N8134P0" style:volatile="true" number:language="en" number:country="US">
      <number:text> </number:text>
      <number:currency-symbol/>
      <number:number number:decimal-places="0" number:min-integer-digits="1" number:grouping="true"/>
      <number:text> </number:text>
    </number:currency-style>
    <number:currency-style style:name="N8134P1" style:volatile="true" number:language="en" number:country="US">
      <number:text> </number:text>
      <number:currency-symbol/>
      <number:text>(</number:text>
      <number:number number:decimal-places="0" number:min-integer-digits="1" number:grouping="true"/>
      <number:text>)</number:text>
    </number:currency-style>
    <number:currency-style style:name="N8134P2" style:volatile="true" number:language="en" number:country="US">
      <number:text> </number:text>
      <number:currency-symbol/>
      <number:text>- </number:text>
    </number:currency-style>
    <number:text-style style:name="N8134" number:language="en" number:country="US">
      <number:text> </number:text>
      <number:text-content/>
      <number:text> </number:text>
      <style:map style:condition="value()&gt;0" style:apply-style-name="N8134P0"/>
      <style:map style:condition="value()&lt;0" style:apply-style-name="N8134P1"/>
      <style:map style:condition="value()=0" style:apply-style-name="N8134P2"/>
    </number:text-style>
    <number:number-style style:name="N8135P0" style:volatile="true" number:language="en" number:country="US">
      <number:text> </number:text>
      <number:number number:decimal-places="2" number:min-integer-digits="1" number:grouping="true"/>
      <number:text> </number:text>
    </number:number-style>
    <number:number-style style:name="N813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813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8135" number:language="en" number:country="US">
      <number:text> </number:text>
      <number:text-content/>
      <number:text> </number:text>
      <style:map style:condition="value()&gt;0" style:apply-style-name="N8135P0"/>
      <style:map style:condition="value()&lt;0" style:apply-style-name="N8135P1"/>
      <style:map style:condition="value()=0" style:apply-style-name="N8135P2"/>
    </number:text-style>
    <number:currency-style style:name="N8136P0" style:volatile="true" number:language="en" number:country="US">
      <number:text> </number:text>
      <number:currency-symbol/>
      <number:number number:decimal-places="2" number:min-integer-digits="1" number:grouping="true"/>
      <number:text> </number:text>
    </number:currency-style>
    <number:currency-style style:name="N8136P1" style:volatile="true" number:language="en" number:country="US">
      <number:text> </number:text>
      <number:currency-symbol/>
      <number:text>(</number:text>
      <number:number number:decimal-places="2" number:min-integer-digits="1" number:grouping="true"/>
      <number:text>)</number:text>
    </number:currency-style>
    <number:currency-style style:name="N8136P2" style:volatile="true" number:language="en" number:country="US">
      <number:text> </number:text>
      <number:currency-symbol/>
      <number:text>-</number:text>
      <number:number number:decimal-places="0" number:min-integer-digits="0"/>
      <number:text> </number:text>
    </number:currency-style>
    <number:text-style style:name="N8136" number:language="en" number:country="US">
      <number:text> </number:text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currency-style style:name="N811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6P0"/>
    </number:currency-style>
    <number:currency-style style:name="N8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7P0"/>
    </number:currency-style>
    <number:currency-style style:name="N811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18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18P0"/>
    </number:currency-style>
    <number:currency-style style:name="N811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19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19P0"/>
    </number:currency-style>
    <number:date-style style:name="N8120" number:language="en" number:country="US">
      <number:month/>
      <number:text>/</number:text>
      <number:day/>
      <number:text>/</number:text>
      <number:year number:style="long"/>
    </number:date-style>
    <number:date-style style:name="N8121" number:language="en" number:country="US">
      <number:day/>
      <number:text>-</number:text>
      <number:month number:textual="true"/>
      <number:text>-</number:text>
      <number:year/>
    </number:date-style>
    <number:date-style style:name="N8122" number:language="en" number:country="US">
      <number:day/>
      <number:text>-</number:text>
      <number:month number:textual="true"/>
    </number:date-style>
    <number:date-style style:name="N8123" number:language="en" number:country="US">
      <number:month number:textual="true"/>
      <number:text>-</number:text>
      <number:year/>
    </number:date-style>
    <number:time-style style:name="N8124" number:language="en" number:country="US">
      <number:hours/>
      <number:text>:</number:text>
      <number:minutes number:style="long"/>
      <number:text> </number:text>
      <number:am-pm/>
    </number:time-style>
    <number:time-style style:name="N8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6" number:language="en" number:country="US">
      <number:hours/>
      <number:text>:</number:text>
      <number:minutes number:style="long"/>
    </number:time-style>
    <number:time-style style:name="N8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29P0" style:volatile="true" number:language="en" number:country="US">
      <number:number number:decimal-places="0" number:min-integer-digits="1" number:grouping="true"/>
      <number:text> </number:text>
    </number:number-style>
    <number:number-style style:name="N8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en" number:country="US">
      <number:number number:decimal-places="0" number:min-integer-digits="1" number:grouping="true"/>
      <number:text> </number:text>
    </number:number-style>
    <number:number-style style:name="N8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30P0"/>
    </number:number-style>
    <number:number-style style:name="N8131P0" style:volatile="true" number:language="en" number:country="US">
      <number:number number:decimal-places="2" number:min-integer-digits="1" number:grouping="true"/>
      <number:text> </number:text>
    </number:number-style>
    <number:number-style style:name="N8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31P0"/>
    </number:number-style>
    <number:number-style style:name="N8132P0" style:volatile="true" number:language="en" number:country="US">
      <number:number number:decimal-places="2" number:min-integer-digits="1" number:grouping="true"/>
      <number:text> </number:text>
    </number:number-style>
    <number:number-style style:name="N8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2P0"/>
    </number:number-style>
    <number:time-style style:name="N8137" number:language="en" number:country="US">
      <number:minutes number:style="long"/>
      <number:text>:</number:text>
      <number:seconds number:style="long"/>
    </number:time-style>
    <number:time-style style:name="N8138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39" number:language="en" number:country="US">
      <number:minutes number:style="long"/>
      <number:text>:</number:text>
      <number:seconds number:style="long" number:decimal-places="1"/>
    </number:time-style>
    <number:number-style style:name="N8140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Comma" style:family="table-cell" style:parent-style-name="Default" style:data-style-name="N8135"/>
    <style:style style:name="Comma_20__5b_0_5d_" style:display-name="Comma [0]" style:family="table-cell" style:parent-style-name="Default" style:data-style-name="N8133"/>
    <style:style style:name="Currency" style:family="table-cell" style:parent-style-name="Default" style:data-style-name="N8136"/>
    <style:style style:name="Currency_20__5b_0_5d_" style:display-name="Currency [0]" style:family="table-cell" style:parent-style-name="Default" style:data-style-name="N8134"/>
    <style:style style:name="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Percent" style:family="table-cell" style:parent-style-name="Default" style:data-style-name="N8010"/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4in" fo:page-height="8.5in" style:num-format="1" style:print-orientation="landscape" fo:margin-top="0.5in" fo:margin-bottom="0.5in" fo:margin-left="0.7in" fo:margin-right="0.7in" style:print-page-order="ttb" style:first-page-number="1" style:scale-to-X="1" style:scale-to-Y="990" style:writing-mode="lr-tb" style:print="charts drawings objects zero-values"/>
      <style:header-style>
        <style:header-footer-properties fo:min-height="0.2in" fo:margin-left="0in" fo:margin-right="0in" fo:margin-bottom="0.061in"/>
      </style:header-style>
      <style:footer-style>
        <style:header-footer-properties fo:min-height="0.2in" fo:margin-left="0in" fo:margin-right="0in" fo:margin-top="0.061in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22">06/22/2026</text:date>, <text:time>11:06:1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Report1" style:display-name="PageStyle_Report1" style:page-layout-name="Mpm3">
      <style:header>
        <style:region-right>
          <text:p><text:span text:style-name="MT1"><text:date style:data-style-name="N2" text:date-value="2026-06-22">06/22/2026</text:date></text:span><text:span text:style-name="MT1"> </text:span><text:span text:style-name="MT1"><text:time>11:06:19</text:time></text:span></text:p>
        </style:region-right>
      </style:header>
      <style:header-left style:display="false"/>
      <style:footer>
        <text:p><text:span text:style-name="MT1"><text:s/></text:span><text:span text:style-name="MT1">Page </text:span><text:span text:style-name="MT1"><text:page-number>1</text:page-number></text:span><text:span text:style-name="MT1"> of </text:span><text:span text:style-name="MT1"><text:page-count>99</text:page-count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6-22T11:06:16.78</dc:date>
    <dc:creator>Claude Simon</dc:creator>
    <meta:document-statistic meta:table-count="1" meta:cell-count="257" meta:object-count="0"/>
    <meta:generator>OpenOffice/4.1.6$Win32 OpenOffice.org_project/416m1$Build-9790</meta:generator>
  </office:meta>
</office:document-meta>
</file>